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Amiri" svg:font-family="Amiri" style:font-pitch="variable"/>
    <style:font-face style:name="Arial Unicode MS" svg:font-family="'Arial Unicode MS'" style:font-family-generic="system" style:font-pitch="variable"/>
    <style:font-face style:name="Arial Unicode MS1" svg:font-family="'Arial Unicode MS'" style:font-family-generic="swiss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automatic-styles>
    <style:style style:name="P1" style:family="paragraph" style:parent-style-name="Standard" style:master-page-name="">
      <loext:graphic-properties draw:fill="none"/>
      <style:paragraph-properties fo:margin-left="0in" fo:margin-right="0in" fo:text-align="start" style:justify-single-word="false" fo:text-indent="0in" style:auto-text-indent="false" style:page-number="auto" fo:background-color="transparent"/>
      <style:text-properties style:font-name="Amiri"/>
    </style:style>
    <style:style style:name="P2" style:family="paragraph" style:parent-style-name="Standard">
      <loext:graphic-properties draw:fill="none"/>
      <style:paragraph-properties fo:margin-left="0in" fo:margin-right="0in" fo:text-align="start" style:justify-single-word="false" fo:text-indent="0in" style:auto-text-indent="false" fo:background-color="transparent"/>
      <style:text-properties style:font-name="Amiri"/>
    </style:style>
    <style:style style:name="P3" style:family="paragraph" style:parent-style-name="Standard">
      <loext:graphic-properties draw:fill="none"/>
      <style:paragraph-properties fo:margin-left="0in" fo:margin-right="0.25in" fo:text-align="justify" style:justify-single-word="false" fo:text-indent="0in" style:auto-text-indent="false" fo:background-color="transparent"/>
      <style:text-properties style:font-name="Amiri"/>
    </style:style>
    <style:style style:name="P4" style:family="paragraph" style:parent-style-name="Standard">
      <loext:graphic-properties draw:fill="none"/>
      <style:paragraph-properties fo:margin-left="0in" fo:margin-right="0.25in" fo:text-align="justify" style:justify-single-word="false" fo:text-indent="0in" style:auto-text-indent="false" fo:background-color="transparent"/>
      <style:text-properties style:font-name="Amiri" officeooo:paragraph-rsid="00175ce8"/>
    </style:style>
    <style:style style:name="P5" style:family="paragraph" style:parent-style-name="Standard">
      <loext:graphic-properties draw:fill="none"/>
      <style:paragraph-properties fo:margin-left="0in" fo:margin-right="0.25in" fo:text-align="justify" style:justify-single-word="false" fo:text-indent="0in" style:auto-text-indent="false" fo:background-color="transparent"/>
      <style:text-properties style:font-name="Amiri"/>
    </style:style>
    <style:style style:name="P6" style:family="paragraph" style:parent-style-name="Standard" style:master-page-name="">
      <loext:graphic-properties draw:fill="none"/>
      <style:paragraph-properties fo:margin-left="0in" fo:margin-right="0.25in" fo:text-align="justify" style:justify-single-word="false" fo:text-indent="0in" style:auto-text-indent="false" style:page-number="auto" fo:background-color="transparent"/>
      <style:text-properties style:font-name="Amiri" officeooo:paragraph-rsid="0019ac49"/>
    </style:style>
    <style:style style:name="P7" style:family="paragraph" style:parent-style-name="Standard">
      <loext:graphic-properties draw:fill="none"/>
      <style:paragraph-properties fo:margin-left="0in" fo:margin-right="0.25in" fo:text-align="justify" style:justify-single-word="false" fo:text-indent="0in" style:auto-text-indent="false" fo:background-color="transparent"/>
      <style:text-properties style:font-name="Amiri" officeooo:paragraph-rsid="0019ac49"/>
    </style:style>
    <style:style style:name="P8" style:family="paragraph" style:parent-style-name="Standard">
      <loext:graphic-properties draw:fill="none"/>
      <style:paragraph-properties fo:margin-left="0in" fo:margin-right="0in" fo:text-align="start" style:justify-single-word="false" fo:text-indent="0in" style:auto-text-indent="false" fo:background-color="transparent"/>
      <style:text-properties style:font-name="Amiri" officeooo:rsid="0019ac49" officeooo:paragraph-rsid="0019ac49"/>
    </style:style>
    <style:style style:name="P9" style:family="paragraph" style:parent-style-name="Standard">
      <loext:graphic-properties draw:fill="none"/>
      <style:paragraph-properties fo:margin-left="0in" fo:margin-right="0.25in" fo:text-align="justify" style:justify-single-word="false" fo:text-indent="0in" style:auto-text-indent="false" fo:background-color="transparent"/>
      <style:text-properties style:font-name="Amiri" officeooo:rsid="0019ac49" officeooo:paragraph-rsid="0019ac49"/>
    </style:style>
    <style:style style:name="T1" style:family="text">
      <style:text-properties fo:font-weight="bold" officeooo:rsid="00148539" style:font-weight-asian="bold" style:font-weight-complex="bold"/>
    </style:style>
    <style:style style:name="T2" style:family="text">
      <style:text-properties fo:font-weight="bold" officeooo:rsid="00194990" style:font-weight-asian="bold" style:font-weight-complex="bold"/>
    </style:style>
    <style:style style:name="T3" style:family="text">
      <style:text-properties fo:font-weight="bold" officeooo:rsid="001a3dc7" style:font-weight-asian="bold" style:font-weight-complex="bold"/>
    </style:style>
    <style:style style:name="T4" style:family="text">
      <style:text-properties officeooo:rsid="001413db"/>
    </style:style>
    <style:style style:name="T5" style:family="text">
      <style:text-properties fo:font-size="14pt" fo:font-weight="bold" officeooo:rsid="00148539" style:font-size-asian="14pt" style:font-weight-asian="bold" style:font-size-complex="14pt" style:font-weight-complex="bold"/>
    </style:style>
    <style:style style:name="T6" style:family="text">
      <style:text-properties fo:font-size="14pt" fo:font-weight="bold" officeooo:rsid="001a3dc7" style:font-size-asian="14pt" style:font-weight-asian="bold" style:font-size-complex="14pt" style:font-weight-complex="bold"/>
    </style:style>
    <style:style style:name="T7" style:family="text">
      <style:text-properties officeooo:rsid="00148539"/>
    </style:style>
    <style:style style:name="T8" style:family="text">
      <style:text-properties fo:font-style="italic" style:font-style-asian="italic" style:font-style-complex="italic"/>
    </style:style>
    <style:style style:name="T9" style:family="text">
      <style:text-properties fo:font-style="italic" officeooo:rsid="00175ce8" style:font-style-asian="italic" style:font-style-complex="italic"/>
    </style:style>
    <style:style style:name="T10" style:family="text">
      <style:text-properties officeooo:rsid="00160e99"/>
    </style:style>
    <style:style style:name="T11" style:family="text">
      <style:text-properties fo:color="#000000" loext:opacity="100%"/>
    </style:style>
    <style:style style:name="T12" style:family="text">
      <style:text-properties fo:color="#000000" loext:opacity="100%" officeooo:rsid="00148539"/>
    </style:style>
    <style:style style:name="T13" style:family="text">
      <style:text-properties officeooo:rsid="00175ce8"/>
    </style:style>
    <style:style style:name="T14" style:family="text">
      <style:text-properties officeooo:rsid="00194990"/>
    </style:style>
    <style:style style:name="T15" style:family="text">
      <style:text-properties fo:font-style="normal" style:font-style-asian="normal" style:font-style-complex="normal"/>
    </style:style>
    <style:style style:name="T16" style:family="text">
      <style:text-properties officeooo:rsid="0019ac49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Titolo: <text:span text:style-name="T5">Ca</text:span><text:span text:style-name="T6">rta canta</text:span></text:p>
      <text:p text:style-name="P2"><text:span text:style-name="T4">T</text:span>itoletto: <text:span text:style-name="T1">elogio </text:span><text:span text:style-name="T2">e poesia </text:span><text:span text:style-name="T1">del biglietto ferroviario</text:span></text:p>
      <text:p text:style-name="P2"/>
      <text:p text:style-name="P6"><text:span text:style-name="T10">Q</text:span>UALCHE SETTIMANA <text:span text:style-name="T10">FA </text:span>alcune imprese ferroviarie hanno comunicato <text:span text:style-name="T10">alla clientela </text:span>che anche per i servizi tradizionali <text:span text:style-name="T10">il biglietto </text:span>s<text:span text:style-name="T11">arà </text:span><text:span text:style-name="T12">esclusivamente </text:span><text:span text:style-name="T11">di tipo elettro</text:span>nico. <text:span text:style-name="T10">S</text:span>compariranno così, <text:span text:style-name="T10">probabilmente per sempre,</text:span> i <text:span text:style-name="T10">tagliandi </text:span>cartacei, <text:span text:style-name="T10">nel</text:span> nome di un futuro <text:span text:style-name="T10">più sostenibile</text:span> <text:span text:style-name="T10">ma</text:span>, purtroppo, a discapito dei ricordi del passato. Il <text:span text:style-name="T10">ticket</text:span> ferroviario infatti, sia il classico rettangolino <text:span text:style-name="T15">Edmondson </text:span>o <text:span text:style-name="T10">la moderna stampa meccanizzata </text:span>comparsa negli anni Ottanta, ha sempre rappresentato molto di più di quello che veniva definito come “titolo di viaggio”. <text:span text:style-name="T10">Del viaggio stesso </text:span><text:span text:style-name="T7">n</text:span>e era infatti l’inizio e ne racchiudeva l’essenza, <text:span text:style-name="T10">al punto che</text:span> il solo fatto di averlo acquistato alimentava la fantasia, <text:span text:style-name="T10">e si </text:span>immagina<text:span text:style-name="T10">vano</text:span> persone, luoghi e tempi da <text:span text:style-name="T10">poter </text:span>aggiungere, come nuove tessere, al mosaico della vita. <text:span text:style-name="T10">S</text:span>i trattasse dell’ambìto biglietto chilometrico che permetteva di viaggiare <text:span text:style-name="T16">in libertà </text:span>per tremila chilometri sull’<text:span text:style-name="T16">intera </text:span>rete ferroviaria o di un modesto biglietto giornaliero per un breve <text:span text:style-name="T13">spostamento</text:span>, il <text:span text:style-name="T9">r</text:span><text:span text:style-name="T8">ailway ticket </text:span>conservava intatte le sue <text:span text:style-name="T10">mistiche peculiarità</text:span>. </text:p>
      <text:p text:style-name="P7"/>
      <text:p text:style-name="P9">Foto 1 [3016c39f-f078-47e3-b4b1-28a19d347707.jpg]</text:p>
      <text:p text:style-name="P7"/>
      <text:p text:style-name="P7">E <text:span text:style-name="T10">persino </text:span>dopo il suo utilizzo, che fosse <text:span text:style-name="T10">fornito </text:span>di servizio <text:span text:style-name="T10">mentre si era al </text:span>militare o<text:span text:style-name="T10">ppure</text:span> acquistato con i risparmi per raggiungere un amore lontano, il biglietto ass<text:span text:style-name="T10">olveva</text:span> un’altra funzione, forse quella più importante, e cioè quella di testimone e di contenitore del ricordo. Chi <text:span text:style-name="T13">non ha sentito scattare in sé, dopo aver </text:span>anche solo guarda<text:span text:style-name="T13">to</text:span> un vecchio biglietto ferroviario ritrovato casualmente in un cassetto, <text:span text:style-name="T13">la</text:span> sequenza d<text:span text:style-name="T13">e</text:span>i ricordi se non addirittura l<text:span text:style-name="T13">a viva </text:span>emozione di un’esperienza indimentica<text:span text:style-name="T13">bile</text:span>? </text:p>
      <text:p text:style-name="P3"/>
      <text:p text:style-name="P9">Foto 2 [santa fe.jpg]</text:p>
      <text:p text:style-name="P9"/>
      <text:p text:style-name="P4">Un domani, aprendo <text:span text:style-name="T13">nuovamente </text:span><text:span text:style-name="T14">quel</text:span> cassetto, <text:span text:style-name="T14">il</text:span><text:span text:style-name="T13"> biglietto </text:span>non potremo trovarlo più: il progresso e l’ecologia impongono <text:span text:style-name="T13">saggiamente</text:span> nuovi modelli di vita. <text:span text:style-name="T13">Resta però che se</text:span> dovessimo <text:span text:style-name="T13">ritrovarci tra qualche anno ad accendere</text:span> un vecchio smartphone sarà difficile, guardando <text:span text:style-name="T14">lo</text:span><text:span text:style-name="T13"> schermo, </text:span>ritrovare le emozioni <text:span text:style-name="T13">che ci dava</text:span> quel caro e vecchio tagliando di carta!</text:p>
      <text:p text:style-name="P3"/>
      <text:p text:style-name="P8">Foto 3 [Supplemento.jpg]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Amiri" svg:font-family="Amiri" style:font-pitch="variable"/>
    <style:font-face style:name="Arial Unicode MS" svg:font-family="'Arial Unicode MS'" style:font-family-generic="system" style:font-pitch="variable"/>
    <style:font-face style:name="Arial Unicode MS1" svg:font-family="'Arial Unicode MS'" style:font-family-generic="swiss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Songti SC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lr-tb"/>
      <style:text-properties style:use-window-font-color="true" loext:opacity="0%" style:font-name="Liberation Serif" fo:font-size="12pt" fo:language="en" fo:country="US" style:letter-kerning="true" style:font-name-asian="Songti SC" style:font-size-asian="10.5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1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Arial Unicode MS1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 Unicode MS1" style:font-family-complex="'Arial Unicode MS'" style:font-family-generic-complex="swiss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creation-date>2023-09-13T18:15:58.427954000</meta:creation-date>
    <dc:date>2023-09-15T17:51:02.149934000</dc:date>
    <meta:editing-duration>PT31M28S</meta:editing-duration>
    <meta:editing-cycles>6</meta:editing-cycles>
    <meta:generator>LibreOffice/7.2.4.1$MacOSX_X86_64 LibreOffice_project/27d75539669ac387bb498e35313b970b7fe9c4f9</meta:generator>
    <meta:document-statistic meta:table-count="0" meta:image-count="0" meta:object-count="0" meta:page-count="1" meta:paragraph-count="8" meta:word-count="308" meta:character-count="2107" meta:non-whitespace-character-count="1805"/>
  </office:meta>
</office:document-meta>
</file>