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" manifest:media-type="application/vnd.sun.xml.ui.configuration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Amiri" svg:font-family="Amiri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font-name="Amiri" fo:font-size="12pt" officeooo:rsid="001f8ec0" officeooo:paragraph-rsid="00084627" style:font-size-asian="12pt" style:font-size-complex="12pt"/>
    </style:style>
    <style:style style:name="P2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font-name="Amiri" fo:font-size="13pt" officeooo:rsid="001f8ec0" officeooo:paragraph-rsid="00242ca1" style:font-size-asian="13pt" style:font-size-complex="13pt"/>
    </style:style>
    <style:style style:name="P3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272500" officeooo:paragraph-rsid="000c8445" style:font-size-asian="12pt" style:font-size-complex="13pt"/>
    </style:style>
    <style:style style:name="P4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0d0fdb" officeooo:paragraph-rsid="00114c8a" style:font-size-asian="12pt" style:font-size-complex="13pt"/>
    </style:style>
    <style:style style:name="P5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0d0fdb" officeooo:paragraph-rsid="001ddddd" style:font-size-asian="12pt" style:font-size-complex="13pt"/>
    </style:style>
    <style:style style:name="P6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0d0fdb" officeooo:paragraph-rsid="00242ca1" style:font-size-asian="12pt" style:font-size-complex="13pt"/>
    </style:style>
    <style:style style:name="P7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191e96" officeooo:paragraph-rsid="001b80ea" style:font-size-asian="12pt" style:font-size-complex="13pt"/>
    </style:style>
    <style:style style:name="P8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191e96" officeooo:paragraph-rsid="002099c9" style:font-size-asian="12pt" style:font-size-complex="13pt"/>
    </style:style>
    <style:style style:name="P9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262f29" officeooo:paragraph-rsid="00262f29" style:font-size-asian="12pt" style:font-size-complex="13pt"/>
    </style:style>
    <style:style style:name="P10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fo:font-weight="bold" officeooo:rsid="00242ca1" officeooo:paragraph-rsid="00084627" style:font-size-asian="12pt" style:font-weight-asian="bold" style:font-size-complex="12pt" style:font-weight-complex="bold"/>
    </style:style>
    <style:style style:name="P11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fo:font-style="italic" officeooo:rsid="00262f29" officeooo:paragraph-rsid="00262f29" style:font-size-asian="12pt" style:font-style-asian="italic" style:font-size-complex="13pt" style:font-style-complex="italic"/>
    </style:style>
    <style:style style:name="P12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fo:color="#c9211e" loext:opacity="100%" style:font-name="Amiri" fo:font-size="12pt" officeooo:rsid="00262f29" officeooo:paragraph-rsid="00262f29" style:font-size-asian="12pt" style:font-size-complex="13pt"/>
    </style:style>
    <style:style style:name="P13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fo:color="#780373" loext:opacity="100%" style:font-name="Amiri" fo:font-size="14pt" fo:font-style="italic" fo:font-weight="bold" officeooo:rsid="00226feb" officeooo:paragraph-rsid="0025c54a" style:font-size-asian="14pt" style:font-style-asian="italic" style:font-weight-asian="bold" style:font-size-complex="14pt" style:font-style-complex="italic" style:font-weight-complex="bold"/>
    </style:style>
    <style:style style:name="P14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fo:color="#780373" loext:opacity="100%" style:font-name="Amiri" fo:font-size="14pt" fo:font-style="italic" fo:font-weight="bold" officeooo:rsid="0019f931" officeooo:paragraph-rsid="0025c54a" style:font-size-asian="14pt" style:font-style-asian="italic" style:font-weight-asian="bold" style:font-size-complex="14pt" style:font-style-complex="italic" style:font-weight-complex="bold"/>
    </style:style>
    <style:style style:name="P15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fo:color="#780373" loext:opacity="100%" style:font-name="Amiri" fo:font-size="12pt" fo:font-style="italic" fo:font-weight="normal" officeooo:rsid="00084627" officeooo:paragraph-rsid="0025c54a" style:font-size-asian="12pt" style:font-style-asian="italic" style:font-weight-asian="normal" style:font-size-complex="12pt" style:font-style-complex="italic" style:font-weight-complex="normal"/>
    </style:style>
    <style:style style:name="P16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0c8445" officeooo:paragraph-rsid="0025c54a" style:font-size-asian="12pt" style:font-size-complex="13pt"/>
    </style:style>
    <style:style style:name="P17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0d0fdb" officeooo:paragraph-rsid="001ddddd" style:font-size-asian="12pt" style:font-size-complex="13pt"/>
    </style:style>
    <style:style style:name="P18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officeooo:rsid="00262f29" officeooo:paragraph-rsid="00262f29" style:font-size-asian="12pt" style:font-size-complex="13pt"/>
    </style:style>
    <style:style style:name="P19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style:use-window-font-color="true" loext:opacity="0%" style:font-name="Amiri" fo:font-size="12pt" fo:font-style="italic" officeooo:rsid="00262f29" officeooo:paragraph-rsid="00262f29" style:font-size-asian="12pt" style:font-style-asian="italic" style:font-size-complex="13pt" style:font-style-complex="italic"/>
    </style:style>
    <style:style style:name="P20" style:family="paragraph" style:parent-style-name="Standard">
      <loext:graphic-properties draw:fill="none"/>
      <style:paragraph-properties fo:margin-left="0in" fo:margin-right="0.75in" fo:text-align="justify" style:justify-single-word="false" fo:text-indent="0in" style:auto-text-indent="false" fo:background-color="transparent">
        <style:tab-stops>
          <style:tab-stop style:position="0.3929in"/>
          <style:tab-stop style:position="0.7866in"/>
          <style:tab-stop style:position="1.1807in"/>
          <style:tab-stop style:position="1.5744in"/>
          <style:tab-stop style:position="1.9681in"/>
          <style:tab-stop style:position="2.3618in"/>
          <style:tab-stop style:position="2.7555in"/>
          <style:tab-stop style:position="3.1492in"/>
          <style:tab-stop style:position="3.5429in"/>
          <style:tab-stop style:position="3.9366in"/>
          <style:tab-stop style:position="4.3307in"/>
          <style:tab-stop style:position="4.7244in"/>
        </style:tab-stops>
      </style:paragraph-properties>
      <style:text-properties fo:color="#c9211e" loext:opacity="100%" style:font-name="Amiri" fo:font-size="12pt" officeooo:rsid="00262f29" officeooo:paragraph-rsid="00262f29" style:font-size-asian="12pt" style:font-size-complex="13pt"/>
    </style:style>
    <style:style style:name="T1" style:family="text">
      <style:text-properties style:use-window-font-color="true" loext:opacity="0%" officeooo:rsid="00272500"/>
    </style:style>
    <style:style style:name="T2" style:family="text">
      <style:text-properties style:use-window-font-color="true" loext:opacity="0%" fo:font-size="12pt" officeooo:rsid="00084627" style:font-size-asian="12pt" style:font-size-complex="12pt"/>
    </style:style>
    <style:style style:name="T3" style:family="text">
      <style:text-properties style:use-window-font-color="true" loext:opacity="0%" officeooo:rsid="00084627"/>
    </style:style>
    <style:style style:name="T4" style:family="text">
      <style:text-properties style:use-window-font-color="true" loext:opacity="0%" fo:font-weight="bold" officeooo:rsid="00262f29" style:font-weight-asian="bold" style:font-weight-complex="bold"/>
    </style:style>
    <style:style style:name="T5" style:family="text">
      <style:text-properties style:use-window-font-color="true" loext:opacity="0%" fo:font-size="14pt" fo:font-weight="bold" officeooo:rsid="00226feb" style:font-size-asian="14pt" style:font-weight-asian="bold" style:font-size-complex="14pt" style:font-weight-complex="bold"/>
    </style:style>
    <style:style style:name="T6" style:family="text">
      <style:text-properties style:use-window-font-color="true" loext:opacity="0%" fo:font-size="14pt" fo:font-weight="normal" officeooo:rsid="00226feb" style:font-size-asian="14pt" style:font-weight-asian="normal" style:font-size-complex="14pt" style:font-weight-complex="normal"/>
    </style:style>
    <style:style style:name="T7" style:family="text">
      <style:text-properties officeooo:rsid="000caa60"/>
    </style:style>
    <style:style style:name="T8" style:family="text">
      <style:text-properties officeooo:rsid="000cd05e"/>
    </style:style>
    <style:style style:name="T9" style:family="text">
      <style:text-properties officeooo:rsid="000d0fdb"/>
    </style:style>
    <style:style style:name="T10" style:family="text">
      <style:text-properties officeooo:rsid="000ebc76"/>
    </style:style>
    <style:style style:name="T11" style:family="text">
      <style:text-properties officeooo:rsid="00100c13"/>
    </style:style>
    <style:style style:name="T12" style:family="text">
      <style:text-properties fo:font-style="italic" officeooo:rsid="00100c13" style:font-style-asian="italic" style:font-style-complex="italic"/>
    </style:style>
    <style:style style:name="T13" style:family="text">
      <style:text-properties fo:font-style="italic" officeooo:rsid="0013cd8e" style:font-style-asian="italic" style:font-style-complex="italic"/>
    </style:style>
    <style:style style:name="T14" style:family="text">
      <style:text-properties fo:font-style="italic" officeooo:rsid="001982bb" style:font-style-asian="italic" style:font-style-complex="italic"/>
    </style:style>
    <style:style style:name="T15" style:family="text">
      <style:text-properties fo:font-style="italic" officeooo:rsid="000ebc76" style:font-style-asian="italic" style:font-style-complex="italic"/>
    </style:style>
    <style:style style:name="T16" style:family="text">
      <style:text-properties fo:font-style="italic" officeooo:rsid="0011d899" style:font-style-asian="italic" style:font-style-complex="italic"/>
    </style:style>
    <style:style style:name="T17" style:family="text">
      <style:text-properties officeooo:rsid="00114c8a"/>
    </style:style>
    <style:style style:name="T18" style:family="text">
      <style:text-properties officeooo:rsid="0011d899"/>
    </style:style>
    <style:style style:name="T19" style:family="text">
      <style:text-properties officeooo:rsid="00135816"/>
    </style:style>
    <style:style style:name="T20" style:family="text">
      <style:text-properties officeooo:rsid="0013cd8e"/>
    </style:style>
    <style:style style:name="T21" style:family="text">
      <style:text-properties officeooo:rsid="001533d1"/>
    </style:style>
    <style:style style:name="T22" style:family="text">
      <style:text-properties officeooo:rsid="00172389"/>
    </style:style>
    <style:style style:name="T23" style:family="text">
      <style:text-properties officeooo:rsid="00191e96"/>
    </style:style>
    <style:style style:name="T24" style:family="text">
      <style:text-properties officeooo:rsid="001982bb"/>
    </style:style>
    <style:style style:name="T25" style:family="text">
      <style:text-properties officeooo:rsid="0019f931"/>
    </style:style>
    <style:style style:name="T26" style:family="text">
      <style:text-properties fo:color="#c9211e" loext:opacity="100%"/>
    </style:style>
    <style:style style:name="T27" style:family="text">
      <style:text-properties fo:color="#c9211e" loext:opacity="100%" officeooo:rsid="0026c31f"/>
    </style:style>
    <style:style style:name="T28" style:family="text">
      <style:text-properties officeooo:rsid="0019fe1c"/>
    </style:style>
    <style:style style:name="T29" style:family="text">
      <style:text-properties officeooo:rsid="001b80ea"/>
    </style:style>
    <style:style style:name="T30" style:family="text">
      <style:text-properties officeooo:rsid="001befae"/>
    </style:style>
    <style:style style:name="T31" style:family="text">
      <style:text-properties officeooo:rsid="001ddddd"/>
    </style:style>
    <style:style style:name="T32" style:family="text">
      <style:text-properties fo:color="#000000" loext:opacity="100%"/>
    </style:style>
    <style:style style:name="T33" style:family="text">
      <style:text-properties fo:color="#000000" loext:opacity="100%" officeooo:rsid="001ddddd"/>
    </style:style>
    <style:style style:name="T34" style:family="text">
      <style:text-properties fo:color="#000000" loext:opacity="100%" officeooo:rsid="00242ca1"/>
    </style:style>
    <style:style style:name="T35" style:family="text">
      <style:text-properties officeooo:rsid="001f565e"/>
    </style:style>
    <style:style style:name="T36" style:family="text">
      <style:text-properties officeooo:rsid="002099c9"/>
    </style:style>
    <style:style style:name="T37" style:family="text">
      <style:text-properties officeooo:rsid="00226feb"/>
    </style:style>
    <style:style style:name="T38" style:family="text">
      <style:text-properties officeooo:rsid="00242ca1"/>
    </style:style>
    <style:style style:name="T39" style:family="text">
      <style:text-properties officeooo:rsid="0025c54a"/>
    </style:style>
    <style:style style:name="T40" style:family="text">
      <style:text-properties fo:font-style="normal" officeooo:rsid="000ebc76" style:font-style-asian="normal" style:font-style-complex="normal"/>
    </style:style>
    <style:style style:name="T41" style:family="text">
      <style:text-properties fo:font-style="normal" officeooo:rsid="0025c54a" style:font-style-asian="normal" style:font-style-complex="normal"/>
    </style:style>
    <style:style style:name="T42" style:family="text">
      <style:text-properties fo:font-style="normal" officeooo:rsid="001f565e" style:font-style-asian="normal" style:font-style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">Titolo: </text:span><text:span text:style-name="T6">I</text:span><text:span text:style-name="T5">l gioco del treno</text:span></text:p>
      <text:p text:style-name="P1"><text:span text:style-name="T3">Titoletto:</text:span><text:span text:style-name="T1"> </text:span><text:span text:style-name="T4">Quando la ferrovia scese in campo</text:span></text:p>
      <text:p text:style-name="P10"/>
      <text:p text:style-name="P16"><text:span text:style-name="T32"><text:tab/>ANCHE CHI NON LO SEGUE sa bene che il calcio, quello che si dà a un pallone, è </text:span><text:span text:style-name="T33">un fenomeno </text:span><text:span text:style-name="T34">di interesse </text:span><text:span text:style-name="T33">planetario</text:span><text:span text:style-name="T26">.</text:span> <text:span text:style-name="T7">Non è rimasto luogo sulla Terra dove non </text:span><text:span text:style-name="T38">esista cusriosià</text:span><text:span text:style-name="T7">, anche distratta, </text:span><text:span text:style-name="T38">per l</text:span><text:span text:style-name="T7">e </text:span><text:span text:style-name="T38">sue </text:span><text:span text:style-name="T7">vicende. </text:span><text:span text:style-name="T39">Il calcio è</text:span><text:span text:style-name="T7"> </text:span><text:span text:style-name="T39">talmente tanto popolare</text:span><text:span text:style-name="T38"> che le </text:span><text:span text:style-name="T8">regol</text:span><text:span text:style-name="T38">e </text:span><text:span text:style-name="T8">del gioco</text:span><text:span text:style-name="T38">, perlomeno quelle basilari, </text:span><text:span text:style-name="T8">uguali </text:span><text:span text:style-name="T39">su ogni</text:span><text:span text:style-name="T8"> camp</text:span><text:span text:style-name="T39">o</text:span><text:span text:style-name="T8">, </text:span><text:span text:style-name="T31">campett</text:span><text:span text:style-name="T39">o</text:span><text:span text:style-name="T31"> e stadi</text:span><text:span text:style-name="T39">o</text:span><text:span text:style-name="T31"> </text:span><text:span text:style-name="T8">del mondo, le conoscono tutti. </text:span><text:span text:style-name="T9">Ma quando </text:span><text:span text:style-name="T39">e da chi sono state</text:span><text:span text:style-name="T9"> stabilite? </text:span></text:p>
      <text:p text:style-name="P16"/>
      <text:p text:style-name="P9"><text:span text:style-name="T26">Foto 1 </text:span>[20170718-The18-Image-1863-Soccer-Drawing.jpeg]</text:p>
      <text:p text:style-name="P12">in calce piccolo: </text:p>
      <text:p text:style-name="P11">per gentile concessione di the18.com</text:p>
      <text:p text:style-name="P5"/>
      <text:p text:style-name="P5"><text:span text:style-name="T28">Oggi a</text:span><text:span text:style-name="T17">ccettiamo </text:span><text:span text:style-name="T18">per convenzione </text:span><text:span text:style-name="T17">che l’anno di nascita del calcio </text:span><text:span text:style-name="T28">contemporaneo </text:span><text:span text:style-name="T17">sia il 1863, </text:span><text:span text:style-name="T10">quando nel Regno Unito </text:span><text:span text:style-name="T17">si decise</text:span><text:span text:style-name="T10"> di fondare la </text:span><text:span text:style-name="T28">locale </text:span><text:span text:style-name="T15">Football Association;</text:span><text:span text:style-name="T40"> </text:span><text:span text:style-name="T41">tuttavia </text:span><text:span text:style-name="T42">il</text:span><text:span text:style-name="T35"> gioco de</text:span>l calciare e correre dietro a un oggetto più o meno sferico è <text:span text:style-name="T35">una pratica assai più antica, le tradizioni e origini della quale sono assai remote nel tempo. Ma se </text:span><text:span text:style-name="T37">il gioco è vecchio</text:span><text:span text:style-name="T35"> </text:span><text:span text:style-name="T37">di</text:span><text:span text:style-name="T35"> centinaia se non migliaia d’anni, </text:span><text:span text:style-name="T17">perché dunque si arriva a codificarlo</text:span><text:span text:style-name="T28"> </text:span><text:span text:style-name="T17">solo nel </text:span><text:span text:style-name="T37">diciannovesimo</text:span><text:span text:style-name="T17"> secolo </text:span><text:span text:style-name="T28">in Inghilterra</text:span><text:span text:style-name="T17">? </text:span><text:span text:style-name="T35">Guardando indietro al tardo ‘600</text:span><text:span text:style-name="T30"> </text:span><text:span text:style-name="T18">gli alunni delle tante scuole superiori d</text:span><text:span text:style-name="T35">i quello che sarà più avanti il Regno Unit</text:span><text:span text:style-name="T37">o</text:span><text:span text:style-name="T18"> praticavano </text:span><text:span text:style-name="T35">delle forme già più o meno organizzate di</text:span><text:span text:style-name="T18"> </text:span><text:span text:style-name="T16">football.</text:span><text:span text:style-name="T18"> </text:span><text:span text:style-name="T37">Era al</text:span><text:span text:style-name="T18">l’epoca </text:span><text:span text:style-name="T37">però </text:span><text:span text:style-name="T18">una pratica disordinata e indipendente, perché</text:span><text:span text:style-name="T11"> ogni college giocava con le sue, di regole: a Rugby si correva </text:span><text:span text:style-name="T12">ball in hand</text:span><text:span text:style-name="T11">, a Eton </text:span><text:span text:style-name="T17">c’era</text:span><text:span text:style-name="T11"> il </text:span><text:span text:style-name="T12">dribbling game</text:span><text:span text:style-name="T11">, </text:span><text:span text:style-name="T18">e </text:span><text:span text:style-name="T38">in alcuni</text:span><text:span text:style-name="T18"> </text:span><text:span text:style-name="T38">campi </text:span><text:span text:style-name="T18">era addirittura permesso calciare l’avversario sugli stinchi! </text:span><text:span text:style-name="T19">Omologarsi non era affatto sentit</text:span><text:span text:style-name="T23">o</text:span><text:span text:style-name="T19"> come necess</text:span><text:span text:style-name="T38">ario</text:span><text:span text:style-name="T19">, in fondo a che sarebbe servito? Gli incontri tra scuole erano </text:span><text:span text:style-name="T22">estremamente</text:span><text:span text:style-name="T19"> </text:span><text:span text:style-name="T22">in</text:span><text:span text:style-name="T19">frequenti, </text:span><text:span text:style-name="T28">spostarsi da una città all’altra voleva dire affrontare viaggi lunghi, costosi, scomodi e spesso anche pericolosi. Basti dire che </text:span><text:span text:style-name="T22">n</text:span><text:span text:style-name="T20">el 1750, già </text:span><text:span text:style-name="T22">dunque </text:span><text:span text:style-name="T20">dopo la rivoluzione dei </text:span><text:span text:style-name="T13">Turnpike Trustees</text:span><text:span text:style-name="T20"> e dell’espansione </text:span><text:span text:style-name="T22">e ammodernamento </text:span><text:span text:style-name="T20">della rete stradale inglese, </text:span><text:span text:style-name="T28">farsi</text:span><text:span text:style-name="T20"> </text:span><text:span text:style-name="T28">da </text:span><text:span text:style-name="T20">Londra </text:span><text:span text:style-name="T28">a</text:span><text:span text:style-name="T20"> Oxford </text:span><text:span text:style-name="T21">e ritorno </text:span><text:span text:style-name="T20">richiedeva quattro giorni: </text:span><text:span text:style-name="T38">a</text:span><text:span text:style-name="T22">ltro che Erasmus! </text:span></text:p>
      <text:p text:style-name="P5"/>
      <text:p text:style-name="P9"><text:span text:style-name="T26">Foto </text:span><text:span text:style-name="T27">2</text:span><text:span text:style-name="T26"> </text:span>[1872-England-v-Scotland-cropped-20160802120614483.jpeg]</text:p>
      <text:p text:style-name="P12">in calce piccolo: </text:p>
      <text:p text:style-name="P11">per gentile concessione di <text:a xlink:type="simple" xlink:href="https://www.bathrugbyheritage.org/" text:style-name="Internet_20_link" text:visited-style-name="Visited_20_Internet_20_Link">www.bathrugbyheritage.or</text:a>g</text:p>
      <text:p text:style-name="P5"/>
      <text:p text:style-name="P6"><text:soft-page-break/><text:span text:style-name="T23">Negli anni tra la fine del </text:span><text:span text:style-name="T35">diciottesimo</text:span><text:span text:style-name="T23"> </text:span><text:span text:style-name="T35">secolo </text:span><text:span text:style-name="T23">e l’inizio del </text:span><text:span text:style-name="T35">diciannovesimo</text:span><text:span text:style-name="T23"> l</text:span><text:span text:style-name="T11">o sviluppo della borghesia a seguito della rivoluzione industriale fece </text:span><text:span text:style-name="T35">nel frattempo</text:span><text:span text:style-name="T29"> </text:span><text:span text:style-name="T11">moltiplicare gli iscritti alle scuole. </text:span><text:span text:style-name="T23">Lo sport, inteso come attività fisica e impegno atletico, fu assai incoraggiato, anche come viatico per mantenere la disciplina; l</text:span><text:span text:style-name="T11">a popolarità del calcio assunse </text:span><text:span text:style-name="T23">così </text:span><text:span text:style-name="T11">proporzioni rilevanti, </text:span><text:span text:style-name="T23">ma era ancora sparpagliata e campanilistica. </text:span></text:p>
      <text:p text:style-name="P6"><text:span text:style-name="T23">Tutto cambiò, improvvisamente, dopo il 1830, quando tra Liverpool e Manchester entrò in servizio il primo treno a vapore che collegava due città. Adesso sì che </text:span><text:span text:style-name="T36">tra scuole lontane </text:span><text:span text:style-name="T23">ci si poteva </text:span><text:span text:style-name="T36">incontrare, e </text:span><text:span text:style-name="T23">sfidare. </text:span></text:p>
      <text:p text:style-name="P6"/>
      <text:p text:style-name="P9"><text:span text:style-name="T26">Foto 2 </text:span>[www.nationalarchives.gov.uk 2.1892 Paddington.jpg]</text:p>
      <text:p text:style-name="P12">in calce piccolo: </text:p>
      <text:p text:style-name="P11">per gentile concessione di www.nationalarchives.gov.uk</text:p>
      <text:p text:style-name="P6"/>
      <text:p text:style-name="P7"><text:span text:style-name="T25">Fu dunque l</text:span>’esplosione delle ferrovie <text:span text:style-name="T25">a rendere </text:span><text:span text:style-name="T29">l</text:span><text:span text:style-name="T36">a stesura di </text:span><text:span text:style-name="T37">norme</text:span><text:span text:style-name="T29"> uni</text:span><text:span text:style-name="T37">vo</text:span><text:span text:style-name="T29">che</text:span> una necessità, <text:span text:style-name="T29">cosa</text:span><text:span text:style-name="T25"> tuttavia facile solo a dirsi</text:span>, perché <text:span text:style-name="T24">da Marlborough volevano veder applicato il </text:span><text:span text:style-name="T14">crewing</text:span><text:span text:style-name="T24">, ad Harrow </text:span><text:span text:style-name="T36">pretendevano di giocre</text:span><text:span text:style-name="T24"> con una palla quasi lenticolare, e dio solo </text:span><text:span text:style-name="T37">ricorda</text:span><text:span text:style-name="T24"> che cosa <text:s/>fossero i </text:span><text:span text:style-name="T14">worms</text:span><text:span text:style-name="T24"> </text:span><text:span text:style-name="T36">n</text:span><text:span text:style-name="T24">el calcio </text:span><text:span text:style-name="T36">richiesto d</text:span><text:span text:style-name="T24">a Winchester. </text:span><text:span text:style-name="T25">Ma </text:span><text:span text:style-name="T29">eravamo all’alba dell’era Vittoriana, c’era ottimismo e fiducia nel futuro, </text:span><text:span text:style-name="T25">il buon senso </text:span><text:span text:style-name="T29">finì col prevalere </text:span><text:span text:style-name="T25">e il gioco che a</text:span><text:span text:style-name="T11"> Shrewsbury chiama</text:span><text:span text:style-name="T25">vano</text:span><text:span text:style-name="T11"> </text:span><text:span text:style-name="T12">douling</text:span><text:span text:style-name="T11"> fece da base per le regole che l’Università di Cambridge </text:span><text:span text:style-name="T17">redasse nel 1848 e che arrivarono, in </text:span><text:span text:style-name="T10">un imprecisato giorno di ottobre </text:span><text:span text:style-name="T37">appunto </text:span><text:span text:style-name="T10">del 1863,</text:span><text:span text:style-name="T17"> sul tavolo di una taverna di Londra per essere discusse come regole universali del gioco, </text:span><text:span text:style-name="T24">e che ritroviamo in gran parte in quelle attuali. </text:span><text:span text:style-name="T36">Il resto lo sappiamo.</text:span></text:p>
      <text:p text:style-name="P8"><text:span text:style-name="T36">C</text:span><text:span text:style-name="T24">hissà </text:span><text:span text:style-name="T36">tuttavia </text:span><text:span text:style-name="T24">se </text:span><text:span text:style-name="T29">oggi </text:span><text:span text:style-name="T36">c’è, tra le tante </text:span><text:span text:style-name="T25">anim</text:span><text:span text:style-name="T36">e</text:span><text:span text:style-name="T25"> felic</text:span><text:span text:style-name="T36">i che </text:span><text:span text:style-name="T29">festeggia</text:span><text:span text:style-name="T36">no</text:span><text:span text:style-name="T29"> </text:span><text:span text:style-name="T36">per un</text:span><text:span text:style-name="T29"> gol, </text:span><text:span text:style-name="T36">chi ancora rivolge dentro di sé </text:span><text:span text:style-name="T25">un piccolo ringraziamento al treno, che con la sua esistenza ha reso possibile il suo gioire e quello dei mille e mille e mille altri amanti dello sport più popolare del mondo.</text:span></text:p>
      <text:p text:style-name="P8"/>
      <text:p text:style-name="P9"><text:span text:style-name="T26">Foto 3 </text:span>[Paula Hayward on Pinterest Shrewsbury.jpg]</text:p>
      <text:p text:style-name="P12">in calce piccolo: </text:p>
      <text:p text:style-name="P11">per gentile concessione di Paula Hayward on Pinterest</text:p>
      <text:p text:style-name="P8"/>
      <text:p text:style-name="P8"/>
      <text:p text:style-name="P8"/>
      <text:p text:style-name="P14"><text:soft-page-break/></text:p>
      <text:p text:style-name="P13"/>
      <text:p text:style-name="P15">T</text:p>
      <text:p text:style-name="P8"/>
      <text:p text:style-name="P4"/>
      <text:p text:style-name="P3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Amiri" svg:font-family="Amiri" style:font-pitch="variable"/>
    <style:font-face style:name="Arial Unicode MS" svg:font-family="'Arial Unicode MS'" style:font-family-generic="system" style:font-pitch="variable"/>
    <style:font-face style:name="Arial Unicode MS1" svg:font-family="'Arial Unicode MS'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lr-tb"/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 Unicode MS1" style:font-family-complex="'Arial Unicode MS'" style:font-family-generic-complex="swiss" style:language-complex="zxx" style:country-complex="none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creation-date>2023-09-13T17:42:54.477829000</meta:creation-date>
    <dc:date>2023-09-15T17:40:20.515635000</dc:date>
    <meta:editing-duration>PT1H2M50S</meta:editing-duration>
    <meta:editing-cycles>12</meta:editing-cycles>
    <meta:generator>LibreOffice/7.2.4.1$MacOSX_X86_64 LibreOffice_project/27d75539669ac387bb498e35313b970b7fe9c4f9</meta:generator>
    <meta:document-statistic meta:table-count="0" meta:image-count="0" meta:object-count="0" meta:page-count="3" meta:paragraph-count="21" meta:word-count="642" meta:character-count="4126" meta:non-whitespace-character-count="3495"/>
  </office:meta>
</office:document-meta>
</file>